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3" style:parent-style-name="Textbody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4" style:parent-style-name="Default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 fo:text-align="justify" fo:line-height="150%"/>
    </style:style>
    <style:style style:name="T5" style:parent-style-name="預設段落字型" style:family="text">
      <style:text-properties style:use-window-font-color="true" fo:font-size="14pt" style:font-size-asian="14pt"/>
    </style:style>
    <style:style style:name="T6" style:parent-style-name="預設段落字型" style:family="text">
      <style:text-properties style:font-name="微軟正黑體" style:font-name-asian="微軟正黑體" style:use-window-font-color="true" fo:font-size="14pt" style:font-size-asian="14pt"/>
    </style:style>
    <style:style style:name="T7" style:parent-style-name="預設段落字型" style:family="text">
      <style:text-properties style:use-window-font-color="true" fo:font-size="14pt" style:font-size-asian="14pt"/>
    </style:style>
    <style:style style:name="T8" style:parent-style-name="預設段落字型" style:family="text">
      <style:text-properties style:use-window-font-color="true" fo:font-size="14pt" style:font-size-asian="14pt"/>
    </style:style>
    <style:style style:name="T9" style:parent-style-name="預設段落字型" style:family="text">
      <style:text-properties style:font-name="Times New Roman" fo:font-size="14pt" style:font-size-asian="14pt" style:font-size-complex="14pt"/>
    </style:style>
    <style:style style:name="T10" style:parent-style-name="預設段落字型" style:family="text">
      <style:text-properties style:use-window-font-color="true" fo:font-size="14pt" style:font-size-asian="14pt" style:font-size-complex="14pt"/>
    </style:style>
    <style:style style:name="T11" style:parent-style-name="預設段落字型" style:family="text">
      <style:text-properties style:use-window-font-color="true" fo:font-size="14pt" style:font-size-asian="14pt"/>
    </style:style>
    <style:style style:name="T12" style:parent-style-name="預設段落字型" style:family="text">
      <style:text-properties style:use-window-font-color="true" fo:font-size="14pt" style:font-size-asian="14pt"/>
    </style:style>
    <style:style style:name="T13" style:parent-style-name="預設段落字型" style:family="text">
      <style:text-properties style:use-window-font-color="true" fo:font-size="14pt" style:font-size-asian="14pt"/>
    </style:style>
    <style:style style:name="T14" style:parent-style-name="預設段落字型" style:family="text">
      <style:text-properties style:use-window-font-color="true" fo:font-size="14pt" style:font-size-asian="14pt"/>
    </style:style>
    <style:style style:name="T15" style:parent-style-name="預設段落字型" style:family="text">
      <style:text-properties style:use-window-font-color="true" fo:font-size="14pt" style:font-size-asian="14pt" style:font-size-complex="14pt"/>
    </style:style>
    <style:style style:name="T16" style:parent-style-name="預設段落字型" style:family="text">
      <style:text-properties style:use-window-font-color="true" fo:font-size="14pt" style:font-size-asian="14pt"/>
    </style:style>
    <style:style style:name="T17" style:parent-style-name="預設段落字型" style:family="text">
      <style:text-properties style:use-window-font-color="true" fo:font-size="14pt" style:font-size-asian="14pt" style:font-size-complex="14pt"/>
    </style:style>
    <style:style style:name="T18" style:parent-style-name="預設段落字型" style:family="text">
      <style:text-properties style:use-window-font-color="true" fo:font-size="14pt" style:font-size-asian="14pt"/>
    </style:style>
    <style:style style:name="P19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1" style:parent-style-name="Textbody" style:family="paragraph">
      <style:text-properties style:font-name="標楷體" style:font-name-asian="標楷體" fo:font-size="14pt" style:font-size-asian="14pt" style:font-size-complex="12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Textbody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2pt"/>
    </style:style>
    <style:style style:name="P44" style:parent-style-name="Textbody" style:family="paragraph">
      <style:paragraph-properties fo:text-align="justify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6" style:parent-style-name="清單段落" style:list-style-name="LFO1" style:family="paragraph">
      <style:paragraph-properties fo:margin-left="0in" fo:text-indent="0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2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61" style:parent-style-name="清單段落" style:family="paragraph">
      <style:paragraph-properties fo:text-align="end"/>
      <style:text-properties style:font-name="Times New Roman" style:font-name-asian="標楷體" fo:font-size="14pt" style:font-size-asian="14pt" style:font-size-complex="12pt"/>
    </style:style>
    <style:style style:name="P62" style:parent-style-name="清單段落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4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5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6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7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8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69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</office:automatic-styles>
  <office:body>
    <office:text text:use-soft-page-breaks="true">
      <text:p text:style-name="P1">臺北市政府交通局國際無車日系列活動</text:p>
      <text:p text:style-name="P2">影像拍攝肖像授權同意書</text:p>
      <text:p text:style-name="P3"/>
      <text:p text:style-name="P4"><text:span text:style-name="T5">臺北市政府交通局及教育局為辦理</text:span><text:span text:style-name="T6">｢</text:span><text:span text:style-name="T7">國際無車日系列活動</text:span><text:span text:style-name="T8">─</text:span><text:span text:style-name="T9">國小、國中、高中學生低碳走路上學</text:span><text:span text:style-name="T10">」活動</text:span><text:span text:style-name="T11">，需進行影像拍攝，作為推廣國際無車日之用途，因此孩子的肖像（活動照片或影片）會出現在國際無車日活動相關宣傳公開平臺</text:span><text:span text:style-name="T12">(</text:span><text:span text:style-name="T13">交通局官方網站之「國際無車日」專區</text:span><text:span text:style-name="T14">)</text:span><text:span text:style-name="T15">及臺北市政府及交通局、教育局相關行銷管道，</text:span><text:span text:style-name="T16">為顧及孩子的隱私及權益，我們將會以匿名方式處理，請家長放心。在此特徵求您的同意，請您詳閱下列「肖像授權同意書」</text:span><text:span text:style-name="T17">後勾選意願，謝謝您的協助</text:span><text:span text:style-name="T18">！</text:span></text:p>
      <text:p text:style-name="P19">肖像授權同意書</text:p>
      <text:p text:style-name="Textbody"><text:span text:style-name="T20">照片編號（由校方填寫，例</text:span><text:span text:style-name="T21">:</text:span><text:span text:style-name="T22">臺北市星星國小</text:span><text:span text:style-name="T23">01</text:span><text:span text:style-name="T24">）：</text:span><text:span text:style-name="T25"><text:s/></text:span><text:span text:style-name="T26">臺北市</text:span><text:span text:style-name="T27"><text:s text:c="27"/></text:span></text:p>
      <text:p text:style-name="Textbody"><text:span text:style-name="T28">學校：</text:span><text:span text:style-name="T29"><text:s text:c="39"/></text:span><text:span text:style-name="T30"><text:s text:c="7"/></text:span></text:p>
      <text:p text:style-name="Textbody">班級：<text:s/><text:s text:c="53"/></text:p>
      <text:p text:style-name="P31">學生姓名：</text:p>
      <text:p text:style-name="Textbody"><text:span text:style-name="T32">一、本人確實已至酷課</text:span><text:span text:style-name="T33">APP</text:span><text:span text:style-name="T34">「減碳日記」登錄打卡。</text:span></text:p>
      <text:p text:style-name="Textbody"><text:span text:style-name="T35"><text:s text:c="3"/></text:span><text:span text:style-name="T36">【</text:span><text:span text:style-name="T37">未完成者，則無法參加</text:span><text:span text:style-name="T38">7-11</text:span><text:span text:style-name="T39">禮券（面額</text:span><text:span text:style-name="T40">100</text:span><text:span text:style-name="T41">元）抽獎活動</text:span><text:span text:style-name="T42">】</text:span></text:p>
      <text:p text:style-name="P43">□<text:s/>是<text:s text:c="9"/>□<text:s/>否</text:p>
      <text:p text:style-name="P44"><text:span text:style-name="T45">二、</text:span><text:span text:style-name="T46">本人同意並授權臺北市政府交通局及教育局可透過公開平臺</text:span><text:span text:style-name="T47">(</text:span><text:span text:style-name="T48">如臺北市政府</text:span><text:bookmark-start text:name="_Hlk176279417"/><text:span text:style-name="T49">及交通局、教育局</text:span><text:bookmark-end text:name="_Hlk176279417"/><text:span text:style-name="T50">等官網、臉書粉絲專頁、</text:span><text:span text:style-name="T51">Youtube</text:span><text:span text:style-name="T52">等平臺、活動推廣、新聞露出及政府公益刊登戶外版面等</text:span><text:span text:style-name="T53">)</text:span><text:span text:style-name="T54">展示本人未成年子女之肖像於行銷宣傳影片中，以作為政府公開推廣國際無</text:span><text:span text:style-name="T55">車日、低碳上學使用。同時本人之子女與肖像資料，也將受到匿名保密，僅供臺北市政府及交通局、教育局等使用。</text:span></text:p>
      <text:list text:style-name="LFO1" text:continue-numbering="true">
        <text:list-item>
          <text:p text:style-name="P56"><text:span text:style-name="T57">我同意</text:span><text:span text:style-name="T58"><text:s text:c="5"/></text:span><text:span text:style-name="T59">□<text:s/></text:span><text:span text:style-name="T60">我不同意</text:span></text:p>
        </text:list-item>
      </text:list>
      <text:p text:style-name="P61">家長/監護人簽名：____________________________</text:p>
      <text:soft-page-break/>
      <text:p text:style-name="P62"><text:span text:style-name="T63">中華民國</text:span><text:span text:style-name="T64">115</text:span><text:span text:style-name="T65">年</text:span><text:span text:style-name="T66">9</text:span><text:span text:style-name="T67">月</text:span><text:span text:style-name="T68"><text:s text:c="2"/></text:span><text:span text:style-name="T6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NormalTableWW" style:display-name="Normal Table (WW)" style:family="paragraph">
      <style:paragraph-properties style:vertical-align="baseline"/>
      <style:text-properties fo:font-size="11pt" style:font-size-asian="11pt" style:language-asian="en" style:country-asian="US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2.2048in" style:print-orientation="portrait" fo:margin-top="0.5902in" fo:margin-left="0.75in" fo:margin-bottom="0.5902in" fo:margin-right="0.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士奇傳播 陳俞靜</meta:initial-creator>
    <dc:creator>廖美惠</dc:creator>
    <meta:creation-date>2026-09-08T05:11:00Z</meta:creation-date>
    <dc:date>2026-09-08T05:11:00Z</dc:date>
    <meta:template xlink:href="Normal" xlink:type="simple"/>
    <meta:editing-cycles>2</meta:editing-cycles>
    <meta:editing-duration>PT120S</meta:editing-duration>
    <meta:document-statistic meta:page-count="2" meta:paragraph-count="1" meta:word-count="109" meta:character-count="733" meta:row-count="5" meta:non-whitespace-character-count="625"/>
  </office:meta>
</office:document-meta>
</file>